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ource Han Serif CN" svg:font-family="'Source Han Serif CN'" style:font-family-generic="system" style:font-pitch="variable"/>
  </office:font-face-decls>
  <office:automatic-styles>
    <style:style style:name="P1" style:family="paragraph" style:parent-style-name="Text_20_body" style:list-style-name="L1"/>
    <style:style style:name="P2" style:family="paragraph" style:parent-style-name="Text_20_body" style:list-style-name="L2"/>
    <style:style style:name="P3" style:family="paragraph" style:parent-style-name="Text_20_body" style:list-style-name="L3"/>
    <style:style style:name="P4" style:family="paragraph" style:parent-style-name="Text_20_body" style:list-style-name="L4"/>
    <style:style style:name="P5" style:family="paragraph" style:parent-style-name="Text_20_body">
      <style:text-properties officeooo:paragraph-rsid="0013a7e3"/>
    </style:style>
    <style:style style:name="P6" style:family="paragraph" style:parent-style-name="Text_20_body" style:list-style-name="L9"/>
    <style:style style:name="P7" style:family="paragraph" style:parent-style-name="Text_20_body" style:list-style-name="L10"/>
    <style:style style:name="P8" style:family="paragraph" style:parent-style-name="Text_20_body" style:list-style-name="L11"/>
    <style:style style:name="P9" style:family="paragraph" style:parent-style-name="Text_20_body" style:list-style-name="L12"/>
    <style:style style:name="P10" style:family="paragraph" style:parent-style-name="Text_20_body" style:list-style-name="L13"/>
    <style:style style:name="P11" style:family="paragraph" style:parent-style-name="Text_20_body" style:list-style-name="L14"/>
    <style:style style:name="T1" style:family="text">
      <style:text-properties officeooo:rsid="0013a7e3"/>
    </style:style>
    <style:style style:name="T2" style:family="text">
      <style:text-properties fo:font-size="11pt" fo:language="kk" fo:country="KZ" style:letter-kerning="false" fo:background-color="transparent" loext:char-shading-value="0" style:font-size-asian="11pt" style:font-size-complex="11pt" style:language-complex="ar" style:country-complex="SA"/>
    </style:style>
    <style:style style:name="T3" style:family="text">
      <style:text-properties fo:font-size="11pt" fo:language="kk" fo:country="KZ" officeooo:rsid="0013a7e3" style:letter-kerning="false" fo:background-color="transparent" loext:char-shading-value="0" style:font-size-asian="11pt" style:font-size-complex="11pt" style:language-complex="ar" style:country-complex="SA"/>
    </style:style>
    <style:style style:name="T4" style:family="text">
      <style:text-properties fo:font-size="11pt" fo:language="ru" fo:country="RU" style:letter-kerning="false" fo:background-color="transparent" loext:char-shading-value="0" style:font-size-asian="11pt" style:font-size-complex="11pt" style:language-complex="ar" style:country-complex="SA"/>
    </style:style>
    <style:style style:name="T5" style:family="text">
      <style:text-properties fo:language="en" fo:country="AU"/>
    </style:style>
    <style:style style:name="T6" style:family="text">
      <style:text-properties fo:language="en" fo:country="AU" officeooo:rsid="0013a7e3"/>
    </style:style>
    <style:style style:name="T7" style:family="text">
      <style:text-properties fo:language="en" fo:country="AU" style:letter-kerning="false" fo:background-color="transparent" loext:char-shading-value="0" style:language-complex="ar" style:country-complex="SA"/>
    </style:style>
    <style:style style:name="T8" style:family="text">
      <style:text-properties officeooo:rsid="0014e65d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weight="bold" officeooo:rsid="0014e65d" style:font-weight-asian="bold" style:font-weight-complex="bold"/>
    </style:style>
    <text:list-style style:name="L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4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5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6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7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8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9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0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1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3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  <text:list-style style:name="L14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ПУБЛИЧНАЯ ОФЕРТА</text:h>
      <text:h text:style-name="Heading_20_2" text:outline-level="2">о заключении договора возмездного оказания цифровых услуг</text:h>
      <text:p text:style-name="Text_20_body"><text:span text:style-name="Strong_20_Emphasis">Дата вступления в силу:</text:span> <text:span text:style-name="T9">«</text:span><text:span text:style-name="T10">01</text:span><text:span text:style-name="Strong_20_Emphasis"><text:span text:style-name="T9">»</text:span></text:span><text:span text:style-name="Strong_20_Emphasis"> </text:span><text:span text:style-name="Strong_20_Emphasis"><text:span text:style-name="T8">08</text:span></text:span><text:span text:style-name="Strong_20_Emphasis"> 20</text:span><text:span text:style-name="Strong_20_Emphasis"><text:span text:style-name="T8">26</text:span></text:span> г.</text:p>
      <text:p text:style-name="Text_20_body">Настоящий документ является официальным предложением Индивидуального предпринимателя <text:span text:style-name="Strong_20_Emphasis">KonilTime</text:span> (далее — <text:span text:style-name="Strong_20_Emphasis">«Исполнитель»</text:span>) любому дееспособному физическому лицу (далее — <text:span text:style-name="Strong_20_Emphasis">«Пользователь»</text:span>) заключить договор возмездного оказания цифровых услуг на условиях настоящей публичной оферты (далее — <text:span text:style-name="Strong_20_Emphasis">«Оферта»</text:span>).</text:p>
      <text:p text:style-name="Text_20_body">Настоящая Оферта разработана в соответствии с Гражданским кодексом Республики Казахстан и является публичной офертой.</text:p>
      <text:h text:style-name="Heading_20_2" text:outline-level="2">1. Общие положения</text:h>
      <text:p text:style-name="Text_20_body">1.1. Настоящая Оферта регулирует отношения между Исполнителем и Пользователем при использовании интернет-сервиса Mentest.</text:p>
      <text:p text:style-name="Text_20_body">1.2. Акцептом настоящей Оферты считается совершение Пользователем любого из следующих действий:</text:p>
      <text:list text:style-name="L9">
        <text:list-item>
          <text:p text:style-name="P6">регистрация на сайте Mentest;</text:p>
        </text:list-item>
        <text:list-item>
          <text:p text:style-name="P6">оформление заказа;</text:p>
        </text:list-item>
        <text:list-item>
          <text:p text:style-name="P6">оплата услуг;</text:p>
        </text:list-item>
        <text:list-item>
          <text:p text:style-name="P6">использование функционала сервиса после регистрации.</text:p>
        </text:list-item>
      </text:list>
      <text:p text:style-name="Text_20_body">1.3. С момента акцепта Пользователь считается заключившим договор с Исполнителем без подписания бумажного экземпляра.</text:p>
      <text:p text:style-name="Text_20_body">1.4. Пользователь подтверждает, что до момента акцепта ознакомился с:</text:p>
      <text:list text:style-name="L10">
        <text:list-item>
          <text:p text:style-name="P7">настоящей Офертой;</text:p>
        </text:list-item>
        <text:list-item>
          <text:p text:style-name="P7">Политикой конфиденциальности;</text:p>
        </text:list-item>
        <text:list-item>
          <text:p text:style-name="P7">Политикой возврата денежных средств;</text:p>
        </text:list-item>
        <text:list-item>
          <text:p text:style-name="P7">описанием порядка оплаты.</text:p>
        </text:list-item>
      </text:list>
      <text:h text:style-name="Heading_20_2" text:outline-level="2">2. Термины</text:h>
      <text:p text:style-name="Text_20_body"><text:span text:style-name="Strong_20_Emphasis">Сайт</text:span> — интернет-ресурс Mentest.</text:p>
      <text:p text:style-name="Text_20_body"><text:span text:style-name="Strong_20_Emphasis">Личный кабинет</text:span> — раздел сайта, доступный Пользователю после регистрации.</text:p>
      <text:p text:style-name="Text_20_body"><text:span text:style-name="Strong_20_Emphasis">Услуга</text:span> — предоставление доступа к цифровому сервису Mentest.</text:p>
      <text:p text:style-name="Text_20_body"><text:span text:style-name="Strong_20_Emphasis">Отчет</text:span> — автоматически сформированный результат прохождения тестирования.</text:p>
      <text:h text:style-name="Heading_20_2" text:outline-level="2"><text:soft-page-break/>3. Предмет договора</text:h>
      <text:p text:style-name="Text_20_body">3.1. Исполнитель предоставляет Пользователю доступ к цифровому сервису Mentest.</text:p>
      <text:p text:style-name="Text_20_body">3.2. В состав услуги могут входить:</text:p>
      <text:list text:style-name="L11">
        <text:list-item>
          <text:p text:style-name="P8">прохождение онлайн-тестирования;</text:p>
        </text:list-item>
        <text:list-item>
          <text:p text:style-name="P8">автоматическая обработка ответов;</text:p>
        </text:list-item>
        <text:list-item>
          <text:p text:style-name="P8">формирование персонального отчета;</text:p>
        </text:list-item>
        <text:list-item>
          <text:p text:style-name="P8">рекомендации по результатам тестирования;</text:p>
        </text:list-item>
        <text:list-item>
          <text:p text:style-name="P8">доступ к приобретенным тарифам;</text:p>
        </text:list-item>
        <text:list-item>
          <text:p text:style-name="P8">иные цифровые функции, размещенные на сайте.</text:p>
        </text:list-item>
      </text:list>
      <text:p text:style-name="Text_20_body">3.3. Пользователь обязуется оплатить выбранную услугу.</text:p>
      <text:p text:style-name="Text_20_body">3.4. Результаты тестирования формируются автоматически на основании ответов Пользователя.</text:p>
      <text:p text:style-name="Text_20_body">3.5. Результаты тестирования носят исключительно информационный характер и не являются медицинским, психологическим, психотерапевтическим, психиатрическим, образовательным либо кадровым заключением.</text:p>
      <text:h text:style-name="Heading_20_2" text:outline-level="2">4. Регистрация</text:h>
      <text:p text:style-name="Text_20_body">4.1. Для получения доступа к отдельным функциям Пользователь может пройти регистрацию.</text:p>
      <text:p text:style-name="Text_20_body">4.2. Пользователь обязуется предоставлять достоверные сведения.</text:p>
      <text:p text:style-name="Text_20_body">4.3. Пользователь самостоятельно отвечает за сохранность логина и пароля.</text:p>
      <text:p text:style-name="Text_20_body">4.4. Все действия, совершенные через личный кабинет, считаются совершенными Пользователем.</text:p>
      <text:h text:style-name="Heading_20_2" text:outline-level="2">5. Стоимость услуг и порядок оплаты</text:h>
      <text:p text:style-name="Text_20_body">5.1. Стоимость услуг размещается на сайте Mentest.</text:p>
      <text:p text:style-name="Text_20_body">5.2. Все цены указаны в тенге Республики Казахстан.</text:p>
      <text:p text:style-name="Text_20_body">5.3. Оплата осуществляется посредством Freedom Pay либо иных платежных сервисов, доступных на сайте.</text:p>
      <text:p text:style-name="Text_20_body">5.4. Денежные средства считаются полученными после успешного подтверждения платежной системой.</text:p>
      <text:p text:style-name="Text_20_body">5.5. Исполнитель вправе изменять стоимость услуг. Новая стоимость применяется только к новым заказам.</text:p>
      <text:h text:style-name="Heading_20_2" text:outline-level="2"><text:soft-page-break/>6. Порядок оказания услуг</text:h>
      <text:p text:style-name="Text_20_body">6.1. После успешной оплаты Пользователю автоматически предоставляется доступ к приобретенной услуге.</text:p>
      <text:p text:style-name="Text_20_body">6.2. После прохождения тестирования система автоматически формирует персональный отчет.</text:p>
      <text:p text:style-name="Text_20_body">6.3. Услуга считается оказанной с момента предоставления Пользователю доступа к прохождению тестирования.</text:p>
      <text:p text:style-name="Text_20_body">6.4. Если Пользователь получил доступ к сервису, но не воспользовался им по собственной инициативе, услуга считается оказанной надлежащим образом.</text:p>
      <text:h text:style-name="Heading_20_2" text:outline-level="2">7. Возврат денежных средств</text:h>
      <text:p text:style-name="Text_20_body">7.1. Возврат денежных средств осуществляется согласно Политике возврата, размещенной на сайте.</text:p>
      <text:p text:style-name="Text_20_body">7.2. Если Пользователю предоставлен доступ к тестированию либо персональному отчету, услуга считается начатой.</text:p>
      <text:p text:style-name="Text_20_body">7.3. Возврат денежных средств осуществляется в случаях, предусмотренных законодательством Республики Казахстан и Политикой возврата.</text:p>
      <text:h text:style-name="Heading_20_2" text:outline-level="2">8. Права и обязанности Исполнителя</text:h>
      <text:p text:style-name="Text_20_body">Исполнитель обязуется:</text:p>
      <text:list text:style-name="L12">
        <text:list-item>
          <text:p text:style-name="P9">предоставить доступ к приобретенным услугам;</text:p>
        </text:list-item>
        <text:list-item>
          <text:p text:style-name="P9">обеспечивать работоспособность сервиса, за исключением времени проведения технических работ;</text:p>
        </text:list-item>
        <text:list-item>
          <text:p text:style-name="P9">соблюдать конфиденциальность персональных данных.</text:p>
        </text:list-item>
      </text:list>
      <text:p text:style-name="Text_20_body">Исполнитель вправе:</text:p>
      <text:list text:style-name="L13">
        <text:list-item>
          <text:p text:style-name="P10">изменять функционал сервиса;</text:p>
        </text:list-item>
        <text:list-item>
          <text:p text:style-name="P10">обновлять алгоритмы тестирования;</text:p>
        </text:list-item>
        <text:list-item>
          <text:p text:style-name="P10">временно ограничивать работу сайта при техническом обслуживании;</text:p>
        </text:list-item>
        <text:list-item>
          <text:p text:style-name="P10">блокировать доступ Пользователя при нарушении условий настоящей Оферты.</text:p>
        </text:list-item>
      </text:list>
      <text:h text:style-name="Heading_20_2" text:outline-level="2">9. Права и обязанности Пользователя</text:h>
      <text:p text:style-name="Text_20_body">Пользователь обязуется:</text:p>
      <text:list text:style-name="L14">
        <text:list-item>
          <text:p text:style-name="P11">соблюдать законодательство Республики Казахстан;</text:p>
        </text:list-item>
        <text:list-item>
          <text:p text:style-name="P11">использовать сервис только в личных законных целях;</text:p>
        </text:list-item>
        <text:list-item>
          <text:p text:style-name="P11">не предпринимать попыток взлома сайта;</text:p>
        </text:list-item>
        <text:list-item>
          <text:p text:style-name="P11"><text:soft-page-break/>не копировать вопросы, алгоритмы, отчеты и программный код;</text:p>
        </text:list-item>
        <text:list-item>
          <text:p text:style-name="P11">не передавать доступ к личному кабинету третьим лицам.</text:p>
        </text:list-item>
      </text:list>
      <text:h text:style-name="Heading_20_2" text:outline-level="2">10. Интеллектуальная собственность</text:h>
      <text:p text:style-name="Text_20_body">10.1. Все материалы сайта Mentest, включая программный код, тексты, дизайн, базы данных, алгоритмы, вопросы тестирования, отчеты, изображения, товарные знаки и иные объекты интеллектуальной собственности принадлежат Исполнителю либо используются им на законных основаниях.</text:p>
      <text:p text:style-name="Text_20_body">10.2. Любое копирование, распространение, изменение, публикация либо использование материалов без письменного согласия Исполнителя запрещается.</text:p>
      <text:h text:style-name="Heading_20_2" text:outline-level="2">11. Персональные данные</text:h>
      <text:p text:style-name="Text_20_body">11.1. Пользователь дает согласие на обработку персональных данных в соответствии с Законом Республики Казахстан «О персональных данных и их защите».</text:p>
      <text:p text:style-name="Text_20_body">11.2. Порядок обработки персональных данных определяется Политикой конфиденциальности.</text:p>
      <text:h text:style-name="Heading_20_2" text:outline-level="2">12. Ответственность сторон</text:h>
      <text:p text:style-name="Text_20_body">12.1. Стороны несут ответственность в соответствии с законодательством Республики Казахстан.</text:p>
      <text:p text:style-name="Text_20_body">12.2. Исполнитель не несет ответственности за невозможность использования сервиса вследствие отсутствия доступа к сети Интернет, неисправности оборудования Пользователя, действий третьих лиц либо обстоятельств, не зависящих от Исполнителя.</text:p>
      <text:p text:style-name="Text_20_body">12.3. Исполнитель не гарантирует достижения Пользователем каких-либо профессиональных, образовательных, финансовых либо личных результатов после прохождения тестирования.</text:p>
      <text:p text:style-name="Text_20_body">12.4. Максимальная ответственность Исполнителя ограничивается стоимостью оплаченной Пользователем услуги.</text:p>
      <text:h text:style-name="Heading_20_2" text:outline-level="2">13. Форс-мажор</text:h>
      <text:p text:style-name="Text_20_body">13.1. Стороны освобождаются от ответственности за неисполнение обязательств вследствие обстоятельств непреодолимой силы.</text:p>
      <text:p text:style-name="Text_20_body">13.2. К таким обстоятельствам относятся стихийные бедствия, военные действия, решения государственных органов, аварии, массовые сбои связи, кибератаки, отключение электроэнергии и иные обстоятельства, находящиеся вне разумного контроля сторон.</text:p>
      <text:h text:style-name="Heading_20_2" text:outline-level="2">14. Разрешение споров</text:h>
      <text:p text:style-name="Text_20_body">14.1. Все споры стороны стремятся урегулировать путем переговоров.</text:p>
      <text:p text:style-name="Text_20_body"><text:soft-page-break/>14.2. Пользователь вправе направить письменную претензию Исполнителю.</text:p>
      <text:p text:style-name="Text_20_body">14.3. Срок рассмотрения претензии составляет до 10 рабочих дней.</text:p>
      <text:p text:style-name="Text_20_body">14.4. При невозможности урегулирования спор подлежит рассмотрению в судебном порядке в соответствии с законодательством Республики Казахстан.</text:p>
      <text:h text:style-name="Heading_20_2" text:outline-level="2">15. Заключительные положения</text:h>
      <text:p text:style-name="Text_20_body">15.1. Настоящая Оферта действует бессрочно до момента ее отзыва Исполнителем.</text:p>
      <text:p text:style-name="Text_20_body">15.2. Исполнитель вправе изменять настоящую Оферту, Политику конфиденциальности и Политику возврата.</text:p>
      <text:p text:style-name="Text_20_body">15.3. Новая редакция вступает в силу с момента публикации на сайте.</text:p>
      <text:p text:style-name="Text_20_body">15.4. Продолжение использования сервиса после публикации новой редакции означает согласие Пользователя с внесенными изменениями.</text:p>
      <text:h text:style-name="Heading_20_2" text:outline-level="2">16. Реквизиты Исполнителя</text:h>
      <text:p text:style-name="Text_20_body"><text:span text:style-name="Strong_20_Emphasis">Индивидуальный предприниматель:</text:span> KonilTime</text:p>
      <text:p text:style-name="Text_20_body"><text:span text:style-name="Strong_20_Emphasis">Торговое наименование:</text:span> Mentest</text:p>
      <text:p text:style-name="Text_20_body"><text:span text:style-name="Strong_20_Emphasis">ИИН:</text:span> 980301350719</text:p>
      <text:p text:style-name="Text_20_body"><text:span text:style-name="Strong_20_Emphasis">Юридический адрес:</text:span> Республика Казахстан, г. Сарань, микрорайон 1А, д. 24, кв. 32</text:p>
      <text:p text:style-name="Text_20_body"><text:span text:style-name="Strong_20_Emphasis">Фактический адрес:</text:span> Республика Казахстан, г. Караганда, ул. Муканова, д. 55/2, кв. 20</text:p>
      <text:p text:style-name="Text_20_body"><text:span text:style-name="Strong_20_Emphasis">Телефон:</text:span> +7 778 675 84 87</text:p>
      <text:p text:style-name="Text_20_body"><text:span text:style-name="Strong_20_Emphasis">E-mail:</text:span> <text:a xlink:type="simple" xlink:href="mailto:jasyn98@gmail.com" text:style-name="Internet_20_link" text:visited-style-name="Visited_20_Internet_20_Link">jasyn98@gmail.com</text:a></text:p>
      <text:p text:style-name="Text_20_body"><text:span text:style-name="Strong_20_Emphasis">Банк:</text:span> АО «Фридом Банк Казахстан»</text:p>
      <text:p text:style-name="Text_20_body"><text:span text:style-name="Strong_20_Emphasis">БИК:</text:span> KSNVKZKA</text:p>
      <text:p text:style-name="Text_20_body"><text:span text:style-name="Strong_20_Emphasis">IBAN:</text:span> KZ64551M600002865837</text:p>
      <text:p text:style-name="Text_20_body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Source Han Serif CN" svg:font-family="'Source Han Serif C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kk" fo:country="KZ" style:letter-kerning="true" style:font-name-asian="Source Han Serif C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kk" fo:country="KZ" style:letter-kerning="true" style:font-name-asian="Source Han Serif C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Source Han Serif CN" style:font-family-asian="'Source Han Serif CN'" style:font-family-generic-asian="system" style:font-pitch-asian="variable" style:font-size-asian="24pt" style:font-weight-asian="bold" style:font-name-complex="Arial1" style:font-family-complex="Arial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Source Han Serif CN" style:font-family-asian="'Source Han Serif CN'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30T19:25:41.803000000</meta:creation-date>
    <dc:date>2026-07-31T22:55:13.163000000</dc:date>
    <meta:editing-duration>P1DT3H29M30S</meta:editing-duration>
    <meta:editing-cycles>3</meta:editing-cycles>
    <meta:generator>LibreOffice/7.6.0.3$Windows_X86_64 LibreOffice_project/69edd8b8ebc41d00b4de3915dc82f8f0fc3b6265</meta:generator>
    <meta:document-statistic meta:table-count="0" meta:image-count="0" meta:object-count="0" meta:page-count="5" meta:paragraph-count="107" meta:word-count="868" meta:character-count="7344" meta:non-whitespace-character-count="6602"/>
  </office:meta>
</office:document-meta>
</file>