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 style:list-style-name="L5"/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1665f9" style:font-weight-asian="bold" style:font-weight-complex="bold"/>
    </style:style>
    <style:style style:name="T3" style:family="text">
      <style:text-properties fo:font-weight="bold" officeooo:rsid="0017f0f4" style:font-weight-asian="bold" style:font-weight-complex="bold"/>
    </style:style>
    <style:style style:name="T4" style:family="text">
      <style:text-properties officeooo:rsid="001665f9"/>
    </style:style>
    <style:style style:name="T5" style:family="text">
      <style:text-properties officeooo:rsid="0017f0f4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ОПИСАНИЕ ПРОЦЕДУРЫ ОПЛАТЫ</text:h>
      <text:p text:style-name="Text_20_body"><text:span text:style-name="Strong_20_Emphasis">Дата вступления в силу:</text:span> <text:span text:style-name="T1">«</text:span><text:span text:style-name="T3">01</text:span><text:span text:style-name="Strong_20_Emphasis"><text:span text:style-name="T1">»</text:span></text:span><text:span text:style-name="Strong_20_Emphasis"> </text:span><text:span text:style-name="Strong_20_Emphasis"><text:span text:style-name="T5">08</text:span></text:span><text:span text:style-name="Strong_20_Emphasis"> 20</text:span><text:span text:style-name="Strong_20_Emphasis"><text:span text:style-name="T5">26</text:span></text:span> г.</text:p>
      <text:p text:style-name="Text_20_body">Настоящий документ определяет порядок оплаты цифровых услуг, предоставляемых Индивидуальным предпринимателем <text:span text:style-name="Strong_20_Emphasis">KonilTime</text:span> под торговым наименованием <text:span text:style-name="Strong_20_Emphasis">Mentest</text:span>.</text:p>
      <text:h text:style-name="Heading_20_2" text:outline-level="2">1. Общие положения</text:h>
      <text:p text:style-name="Text_20_body">Mentest предоставляет пользователям возможность приобрести цифровые услуги, включая доступ к онлайн-тестированию, автоматическую обработку результатов и формирование персонального отчета.</text:p>
      <text:p text:style-name="Text_20_body">Оплата услуг осуществляется в безналичной форме через платежные сервисы, интегрированные с сайтом.</text:p>
      <text:p text:style-name="Horizontal_20_Line"/>
      <text:h text:style-name="Heading_20_2" text:outline-level="2">2. Порядок оплаты</text:h>
      <text:p text:style-name="Text_20_body">Для оплаты услуги Пользователю необходимо:</text:p>
      <text:list text:style-name="L4">
        <text:list-item>
          <text:p text:style-name="P4">Выбрать интересующий тариф или услугу.</text:p>
        </text:list-item>
        <text:list-item>
          <text:p text:style-name="P4">Нажать кнопку <text:span text:style-name="Strong_20_Emphasis">«Оплатить»</text:span>.</text:p>
        </text:list-item>
        <text:list-item>
          <text:p text:style-name="P4">Проверить стоимость выбранной услуги.</text:p>
        </text:list-item>
        <text:list-item>
          <text:p text:style-name="P4">Перейти на защищенную страницу платежной системы.</text:p>
        </text:list-item>
        <text:list-item>
          <text:p text:style-name="P4">Ввести необходимые платежные данные.</text:p>
        </text:list-item>
        <text:list-item>
          <text:p text:style-name="P4">Подтвердить оплату в соответствии с требованиями банка, выпустившего банковскую карту (при необходимости с использованием технологии 3D Secure).</text:p>
        </text:list-item>
        <text:list-item>
          <text:p text:style-name="P4">После успешной оплаты автоматически вернуться на сайт Mentest.</text:p>
        </text:list-item>
      </text:list>
      <text:p text:style-name="Text_20_body">После подтверждения платежа Пользователю предоставляется доступ к приобретенной услуге.</text:p>
      <text:p text:style-name="Horizontal_20_Line"/>
      <text:h text:style-name="Heading_20_2" text:outline-level="2">3. Способы оплаты</text:h>
      <text:p text:style-name="Text_20_body">Оплата может осуществляться:</text:p>
      <text:list text:style-name="L5">
        <text:list-item>
          <text:p text:style-name="P5">банковскими картами Visa;</text:p>
        </text:list-item>
        <text:list-item>
          <text:p text:style-name="P5">банковскими картами Mastercard;</text:p>
        </text:list-item>
        <text:list-item>
          <text:p text:style-name="P5">другими способами оплаты, доступными через платежную систему на момент совершения платежа.</text:p>
        </text:list-item>
      </text:list>
      <text:p text:style-name="Text_20_body">Актуальный перечень способов оплаты отображается на платежной странице.</text:p>
      <text:p text:style-name="Horizontal_20_Line"/>
      <text:h text:style-name="Heading_20_2" text:outline-level="2"><text:soft-page-break/>4. Безопасность платежей</text:h>
      <text:p text:style-name="Text_20_body">Оплата производится через защищенную платежную инфраструктуру <text:span text:style-name="Strong_20_Emphasis">Freedom Pay</text:span>.</text:p>
      <text:p text:style-name="Text_20_body">При проведении платежа данные банковской карты вводятся непосредственно на защищенной странице платежной системы.</text:p>
      <text:p text:style-name="Text_20_body"><text:span text:style-name="Strong_20_Emphasis">Mentest не получает, не обрабатывает и не хранит полные реквизиты банковских карт Пользователей.</text:span></text:p>
      <text:p text:style-name="Text_20_body">Передача данных осуществляется по защищенному соединению с использованием современных криптографических протоколов.</text:p>
      <text:p text:style-name="Text_20_body">Для дополнительной защиты операций банки могут использовать технологию <text:span text:style-name="Strong_20_Emphasis">3D Secure</text:span>, предусматривающую подтверждение платежа одноразовым кодом или иным способом аутентификации.</text:p>
      <text:p text:style-name="Horizontal_20_Line"/>
      <text:h text:style-name="Heading_20_2" text:outline-level="2">5. Подтверждение оплаты</text:h>
      <text:p text:style-name="Text_20_body">После успешного завершения операции Пользователь получает подтверждение оплаты.</text:p>
      <text:p text:style-name="Text_20_body">Информация об оплате также отображается в личном кабинете (при наличии соответствующего функционала).</text:p>
      <text:p text:style-name="Text_20_body">В случае если денежные средства были списаны, но доступ к услуге не предоставлен, Пользователь вправе обратиться в службу поддержки Mentest.</text:p>
      <text:p text:style-name="Horizontal_20_Line"/>
      <text:h text:style-name="Heading_20_2" text:outline-level="2">6. Возврат денежных средств</text:h>
      <text:p text:style-name="Text_20_body">Порядок возврата денежных средств регулируется <text:span text:style-name="Strong_20_Emphasis">Политикой возврата денежных средств</text:span>, размещенной на сайте Mentest.</text:p>
      <text:p text:style-name="Text_20_body">При наличии оснований возврат осуществляется способом, которым была произведена оплата, если иное не предусмотрено законодательством Республики Казахстан или правилами платежной системы.</text:p>
      <text:p text:style-name="Horizontal_20_Line"/>
      <text:h text:style-name="Heading_20_2" text:outline-level="2">7. Контактная информация</text:h>
      <text:p text:style-name="Text_20_body">По вопросам, связанным с оплатой услуг, Пользователь может обратиться к Исполнителю:</text:p>
      <text:p text:style-name="Text_20_body"><text:span text:style-name="Strong_20_Emphasis">Индивидуальный предприниматель:</text:span> KonilTime</text:p>
      <text:p text:style-name="Text_20_body"><text:span text:style-name="Strong_20_Emphasis">Торговое наименование:</text:span> Mentest</text:p>
      <text:p text:style-name="Text_20_body"><text:span text:style-name="Strong_20_Emphasis">E-mail:</text:span> <text:a xlink:type="simple" xlink:href="mailto:jasyn98@gmail.com" text:style-name="Internet_20_link" text:visited-style-name="Visited_20_Internet_20_Link">jasyn98@gmail.com</text:a></text:p>
      <text:p text:style-name="Text_20_body"><text:span text:style-name="Strong_20_Emphasis">Телефон:</text:span> +7 778 675 84 87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urce Han Serif CN" style:font-family-asian="'Source Han Serif CN'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urce Han Serif CN" style:font-family-asian="'Source Han Serif CN'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0T19:25:41.803000000</meta:creation-date>
    <dc:date>2026-07-31T22:59:04.069000000</dc:date>
    <meta:editing-duration>P1DT3H30M7S</meta:editing-duration>
    <meta:editing-cycles>5</meta:editing-cycles>
    <meta:generator>LibreOffice/7.6.0.3$Windows_X86_64 LibreOffice_project/69edd8b8ebc41d00b4de3915dc82f8f0fc3b6265</meta:generator>
    <meta:document-statistic meta:table-count="0" meta:image-count="0" meta:object-count="0" meta:page-count="2" meta:paragraph-count="41" meta:word-count="340" meta:character-count="2830" meta:non-whitespace-character-count="2541"/>
  </office:meta>
</office:document-meta>
</file>