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7"/>
    <style:style style:name="P8" style:family="paragraph" style:parent-style-name="Text_20_body" style:list-style-name="L8"/>
    <style:style style:name="P9" style:family="paragraph" style:parent-style-name="Text_20_body" style:list-style-name="L9"/>
    <style:style style:name="P10" style:family="paragraph" style:parent-style-name="Text_20_body" style:list-style-name="L10"/>
    <style:style style:name="P11" style:family="paragraph" style:parent-style-name="Text_20_body" style:list-style-name="L11"/>
    <style:style style:name="P12" style:family="paragraph" style:parent-style-name="Text_20_body" style:list-style-name="L12"/>
    <style:style style:name="P13" style:family="paragraph" style:parent-style-name="Text_20_body" style:list-style-name="L13"/>
    <style:style style:name="P14" style:family="paragraph" style:parent-style-name="Text_20_body" style:list-style-name="L14"/>
    <style:style style:name="T1" style:family="text">
      <style:text-properties officeooo:rsid="0014e65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4e65d" style:font-weight-asian="bold" style:font-weight-complex="bold"/>
    </style:style>
    <style:style style:name="T4" style:family="text">
      <style:text-properties fo:font-weight="bold" officeooo:rsid="00185e15" style:font-weight-asian="bold" style:font-weight-complex="bold"/>
    </style:style>
    <style:style style:name="T5" style:family="text">
      <style:text-properties officeooo:rsid="00185e15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ПОЛИТИКА КОНФИДЕНЦИАЛЬНОСТИ</text:h>
      <text:p text:style-name="Text_20_body"><text:span text:style-name="Strong_20_Emphasis">Дата вступления в силу:</text:span> <text:span text:style-name="T2">«</text:span><text:span text:style-name="T4">1</text:span><text:span text:style-name="Strong_20_Emphasis"><text:span text:style-name="T2">»</text:span></text:span><text:span text:style-name="Strong_20_Emphasis"> </text:span><text:span text:style-name="Strong_20_Emphasis"><text:span text:style-name="T5">08</text:span></text:span><text:span text:style-name="Strong_20_Emphasis"> 20</text:span><text:span text:style-name="Strong_20_Emphasis"><text:span text:style-name="T5">26</text:span></text:span> г.</text:p>
      <text:p text:style-name="Text_20_body">Настоящая Политика конфиденциальности (далее — «Политика») определяет порядок сбора, обработки, хранения и защиты персональных данных пользователей сервиса Mentest (далее — «Сервис»).</text:p>
      <text:p text:style-name="Text_20_body">Используя Сервис, Пользователь подтверждает, что ознакомился с настоящей Политикой и дает согласие на обработку своих персональных данных в соответствии с Законом Республики Казахстан «О персональных данных и их защите» от 21 мая 2013 года № 94-V.</text:p>
      <text:h text:style-name="Heading_20_2" text:outline-level="2">1. Оператор персональных данных</text:h>
      <text:p text:style-name="Text_20_body">Оператором персональных данных является:</text:p>
      <text:p text:style-name="Text_20_body"><text:span text:style-name="Strong_20_Emphasis">Индивидуальный предприниматель:</text:span> KonilTime</text:p>
      <text:p text:style-name="Text_20_body"><text:span text:style-name="Strong_20_Emphasis">Торговое наименование:</text:span> Mentest</text:p>
      <text:p text:style-name="Text_20_body"><text:span text:style-name="Strong_20_Emphasis">ИИН:</text:span> 980301350719</text:p>
      <text:p text:style-name="Text_20_body"><text:span text:style-name="Strong_20_Emphasis">E-mail:</text:span> <text:a xlink:type="simple" xlink:href="mailto:jasyn98@gmail.com" text:style-name="Internet_20_link" text:visited-style-name="Visited_20_Internet_20_Link">jasyn98@gmail.com</text:a></text:p>
      <text:p text:style-name="Text_20_body"><text:span text:style-name="Strong_20_Emphasis">Телефон:</text:span> +7 778 675 84 87</text:p>
      <text:p text:style-name="Horizontal_20_Line"/>
      <text:h text:style-name="Heading_20_1" text:outline-level="1">2. Какие данные мы собираем</text:h>
      <text:p text:style-name="Text_20_body">При использовании сервиса Mentest могут обрабатываться следующие данные:</text:p>
      <text:list text:style-name="L7">
        <text:list-item>
          <text:p text:style-name="P7">фамилия, имя (если указаны);</text:p>
        </text:list-item>
        <text:list-item>
          <text:p text:style-name="P7">адрес электронной почты;</text:p>
        </text:list-item>
        <text:list-item>
          <text:p text:style-name="P7">номер телефона;</text:p>
        </text:list-item>
        <text:list-item>
          <text:p text:style-name="P7">логин пользователя;</text:p>
        </text:list-item>
        <text:list-item>
          <text:p text:style-name="P7">IP-адрес;</text:p>
        </text:list-item>
        <text:list-item>
          <text:p text:style-name="P7">сведения об устройстве, браузере и операционной системе;</text:p>
        </text:list-item>
        <text:list-item>
          <text:p text:style-name="P7">язык интерфейса;</text:p>
        </text:list-item>
        <text:list-item>
          <text:p text:style-name="P7">дата и время посещения сайта;</text:p>
        </text:list-item>
        <text:list-item>
          <text:p text:style-name="P7">история использования сервиса;</text:p>
        </text:list-item>
        <text:list-item>
          <text:p text:style-name="P7">результаты прохождения тестирования;</text:p>
        </text:list-item>
        <text:list-item>
          <text:p text:style-name="P7">сведения о приобретенных услугах;</text:p>
        </text:list-item>
        <text:list-item>
          <text:p text:style-name="P7">обращения в службу поддержки;</text:p>
        </text:list-item>
        <text:list-item>
          <text:p text:style-name="P7"><text:soft-page-break/>иные данные, которые Пользователь добровольно предоставляет через сервис.</text:p>
        </text:list-item>
      </text:list>
      <text:p text:style-name="Text_20_body"><text:span text:style-name="Strong_20_Emphasis">Mentest не хранит данные банковских карт.</text:span> Оплата осуществляется через защищенную платежную систему Freedom Pay.</text:p>
      <text:p text:style-name="Horizontal_20_Line"/>
      <text:h text:style-name="Heading_20_1" text:outline-level="1">3. Результаты тестирования</text:h>
      <text:p text:style-name="Text_20_body">Результаты прохождения тестирования являются персональными данными Пользователя.</text:p>
      <text:p text:style-name="Text_20_body">Они используются исключительно для:</text:p>
      <text:list text:style-name="L8">
        <text:list-item>
          <text:p text:style-name="P8">формирования персонального отчета;</text:p>
        </text:list-item>
        <text:list-item>
          <text:p text:style-name="P8">отображения результатов в личном кабинете;</text:p>
        </text:list-item>
        <text:list-item>
          <text:p text:style-name="P8">предоставления рекомендаций;</text:p>
        </text:list-item>
        <text:list-item>
          <text:p text:style-name="P8">улучшения качества сервиса в обезличенном виде;</text:p>
        </text:list-item>
        <text:list-item>
          <text:p text:style-name="P8">восстановления истории тестирования по запросу Пользователя.</text:p>
        </text:list-item>
      </text:list>
      <text:p text:style-name="Text_20_body">Без согласия Пользователя результаты тестирования не публикуются и не передаются третьим лицам, за исключением случаев, предусмотренных законодательством Республики Казахстан.</text:p>
      <text:p text:style-name="Horizontal_20_Line"/>
      <text:h text:style-name="Heading_20_1" text:outline-level="1">4. Цели обработки персональных данных</text:h>
      <text:p text:style-name="Text_20_body">Персональные данные используются для:</text:p>
      <text:list text:style-name="L9">
        <text:list-item>
          <text:p text:style-name="P9">регистрации пользователя;</text:p>
        </text:list-item>
        <text:list-item>
          <text:p text:style-name="P9">идентификации личности;</text:p>
        </text:list-item>
        <text:list-item>
          <text:p text:style-name="P9">предоставления доступа к сервису;</text:p>
        </text:list-item>
        <text:list-item>
          <text:p text:style-name="P9">оказания оплаченных услуг;</text:p>
        </text:list-item>
        <text:list-item>
          <text:p text:style-name="P9">автоматической обработки результатов тестирования;</text:p>
        </text:list-item>
        <text:list-item>
          <text:p text:style-name="P9">формирования персонального отчета;</text:p>
        </text:list-item>
        <text:list-item>
          <text:p text:style-name="P9">предоставления технической поддержки;</text:p>
        </text:list-item>
        <text:list-item>
          <text:p text:style-name="P9">связи с Пользователем;</text:p>
        </text:list-item>
        <text:list-item>
          <text:p text:style-name="P9">исполнения требований законодательства Республики Казахстан;</text:p>
        </text:list-item>
        <text:list-item>
          <text:p text:style-name="P9">предотвращения мошенничества;</text:p>
        </text:list-item>
        <text:list-item>
          <text:p text:style-name="P9">обеспечения безопасности сервиса;</text:p>
        </text:list-item>
        <text:list-item>
          <text:p text:style-name="P9">улучшения качества работы Mentest.</text:p>
        </text:list-item>
      </text:list>
      <text:p text:style-name="Horizontal_20_Line"/>
      <text:h text:style-name="Heading_20_1" text:outline-level="1"><text:soft-page-break/>5. Правовые основания обработки</text:h>
      <text:p text:style-name="Text_20_body">Обработка персональных данных осуществляется на основании:</text:p>
      <text:list text:style-name="L10">
        <text:list-item>
          <text:p text:style-name="P10">согласия Пользователя;</text:p>
        </text:list-item>
        <text:list-item>
          <text:p text:style-name="P10">заключенного договора (Публичной оферты);</text:p>
        </text:list-item>
        <text:list-item>
          <text:p text:style-name="P10">требований законодательства Республики Казахстан;</text:p>
        </text:list-item>
        <text:list-item>
          <text:p text:style-name="P10">законных интересов Исполнителя, связанных с обеспечением безопасности и работоспособности сервиса.</text:p>
        </text:list-item>
      </text:list>
      <text:p text:style-name="Horizontal_20_Line"/>
      <text:h text:style-name="Heading_20_1" text:outline-level="1">6. Автоматизированная обработка</text:h>
      <text:p text:style-name="Text_20_body">Пользователь соглашается с тем, что результаты тестирования формируются автоматически на основании выбранных ответов с использованием программных алгоритмов Mentest.</text:p>
      <text:p text:style-name="Text_20_body">Автоматически сформированные результаты носят исключительно информационный характер и не являются медицинским, психологическим, психотерапевтическим, кадровым либо образовательным заключением.</text:p>
      <text:p text:style-name="Horizontal_20_Line"/>
      <text:h text:style-name="Heading_20_1" text:outline-level="1">7. Передача персональных данных</text:h>
      <text:p text:style-name="Text_20_body">Mentest не продает и не передает персональные данные третьим лицам, кроме случаев:</text:p>
      <text:list text:style-name="L11">
        <text:list-item>
          <text:p text:style-name="P11">обработки платежей платежной системой Freedom Pay;</text:p>
        </text:list-item>
        <text:list-item>
          <text:p text:style-name="P11">предоставления услуг хостинга и технической поддержки;</text:p>
        </text:list-item>
        <text:list-item>
          <text:p text:style-name="P11">исполнения требований законодательства Республики Казахстан;</text:p>
        </text:list-item>
        <text:list-item>
          <text:p text:style-name="P11">исполнения судебных актов либо законных требований государственных органов.</text:p>
        </text:list-item>
      </text:list>
      <text:p text:style-name="Text_20_body">Все лица, получающие доступ к данным, обязаны соблюдать требования законодательства Республики Казахстан о защите персональных данных.</text:p>
      <text:p text:style-name="Horizontal_20_Line"/>
      <text:h text:style-name="Heading_20_1" text:outline-level="1">8. Хранение персональных данных</text:h>
      <text:p text:style-name="Text_20_body">Персональные данные хранятся только в течение срока, необходимого для достижения целей их обработки.</text:p>
      <text:p text:style-name="Text_20_body">Результаты тестирования могут храниться в личном кабинете Пользователя до удаления аккаунта либо до истечения сроков хранения, предусмотренных законодательством Республики Казахстан.</text:p>
      <text:p text:style-name="Text_20_body"><text:soft-page-break/>После прекращения обработки данные удаляются либо обезличиваются, если иное не требуется законодательством.</text:p>
      <text:p text:style-name="Horizontal_20_Line"/>
      <text:h text:style-name="Heading_20_1" text:outline-level="1">9. Защита информации</text:h>
      <text:p text:style-name="Text_20_body">Mentest принимает необходимые организационные и технические меры по защите персональных данных, включая:</text:p>
      <text:list text:style-name="L12">
        <text:list-item>
          <text:p text:style-name="P12">использование защищенного соединения (SSL/TLS);</text:p>
        </text:list-item>
        <text:list-item>
          <text:p text:style-name="P12">ограничение доступа сотрудников к персональным данным;</text:p>
        </text:list-item>
        <text:list-item>
          <text:p text:style-name="P12">защиту серверов;</text:p>
        </text:list-item>
        <text:list-item>
          <text:p text:style-name="P12">резервное копирование информации;</text:p>
        </text:list-item>
        <text:list-item>
          <text:p text:style-name="P12">мониторинг попыток несанкционированного доступа.</text:p>
        </text:list-item>
      </text:list>
      <text:p text:style-name="Text_20_body">Несмотря на принимаемые меры, ни один способ передачи информации через Интернет не может гарантировать абсолютную безопасность.</text:p>
      <text:p text:style-name="Horizontal_20_Line"/>
      <text:h text:style-name="Heading_20_1" text:outline-level="1">10. Cookies</text:h>
      <text:p text:style-name="Text_20_body">Сервис использует файлы Cookie и аналогичные технологии для:</text:p>
      <text:list text:style-name="L13">
        <text:list-item>
          <text:p text:style-name="P13">авторизации Пользователя;</text:p>
        </text:list-item>
        <text:list-item>
          <text:p text:style-name="P13">сохранения настроек;</text:p>
        </text:list-item>
        <text:list-item>
          <text:p text:style-name="P13">обеспечения корректной работы сайта;</text:p>
        </text:list-item>
        <text:list-item>
          <text:p text:style-name="P13">анализа посещаемости;</text:p>
        </text:list-item>
        <text:list-item>
          <text:p text:style-name="P13">повышения удобства использования сервиса.</text:p>
        </text:list-item>
      </text:list>
      <text:p text:style-name="Text_20_body">Пользователь вправе отключить Cookie в настройках браузера, однако это может повлиять на работу отдельных функций сайта.</text:p>
      <text:p text:style-name="Horizontal_20_Line"/>
      <text:h text:style-name="Heading_20_1" text:outline-level="1">11. Права Пользователя</text:h>
      <text:p text:style-name="Text_20_body">Пользователь вправе:</text:p>
      <text:list text:style-name="L14">
        <text:list-item>
          <text:p text:style-name="P14">получать сведения об обработке своих персональных данных;</text:p>
        </text:list-item>
        <text:list-item>
          <text:p text:style-name="P14">требовать уточнения, обновления или исправления данных;</text:p>
        </text:list-item>
        <text:list-item>
          <text:p text:style-name="P14">требовать удаления персональных данных в случаях, предусмотренных законодательством;</text:p>
        </text:list-item>
        <text:list-item>
          <text:p text:style-name="P14">отозвать согласие на обработку персональных данных;</text:p>
        </text:list-item>
        <text:list-item>
          <text:p text:style-name="P14"><text:soft-page-break/>обратиться с запросом по вопросам обработки данных;</text:p>
        </text:list-item>
        <text:list-item>
          <text:p text:style-name="P14">защищать свои права в порядке, установленном законодательством Республики Казахстан.</text:p>
        </text:list-item>
      </text:list>
      <text:p text:style-name="Horizontal_20_Line"/>
      <text:h text:style-name="Heading_20_1" text:outline-level="1">12. Удаление аккаунта</text:h>
      <text:p text:style-name="Text_20_body">Пользователь вправе обратиться к Исполнителю с запросом об удалении личного кабинета.</text:p>
      <text:p text:style-name="Text_20_body">После обработки запроса персональные данные будут удалены либо обезличены, если их дальнейшее хранение не требуется законодательством Республики Казахстан.</text:p>
      <text:p text:style-name="Horizontal_20_Line"/>
      <text:h text:style-name="Heading_20_1" text:outline-level="1">13. Изменение Политики</text:h>
      <text:p text:style-name="Text_20_body">Исполнитель вправе изменять настоящую Политику.</text:p>
      <text:p text:style-name="Text_20_body">Новая редакция вступает в силу с момента публикации на сайте Mentest, если иной срок не указан в самой редакции.</text:p>
      <text:p text:style-name="Text_20_body">Продолжение использования Сервиса после публикации новой редакции означает согласие Пользователя с внесенными изменениями.</text:p>
      <text:p text:style-name="Horizontal_20_Line"/>
      <text:h text:style-name="Heading_20_1" text:outline-level="1">14. Контактная информация</text:h>
      <text:p text:style-name="Text_20_body">По вопросам обработки персональных данных Пользователь может обратиться:</text:p>
      <text:p text:style-name="Text_20_body"><text:span text:style-name="Strong_20_Emphasis">ИП KonilTime</text:span></text:p>
      <text:p text:style-name="Text_20_body">E-mail: <text:a xlink:type="simple" xlink:href="mailto:jasyn98@gmail.com" text:style-name="Internet_20_link" text:visited-style-name="Visited_20_Internet_20_Link"><text:span text:style-name="Strong_20_Emphasis">jasyn98@gmail.com</text:span></text:a></text:p>
      <text:p text:style-name="Text_20_body">Телефон: <text:span text:style-name="Strong_20_Emphasis">+7 778 675 84 87</text:span></text:p>
      <text:p text:style-name="Text_20_body">Адрес: Республика Казахстан, г. Караганда.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urce Han Serif CN" style:font-family-asian="'Source Han Serif CN'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ource Han Serif CN" style:font-family-asian="'Source Han Serif CN'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30T19:25:41.803000000</meta:creation-date>
    <dc:date>2026-07-31T22:56:56.136000000</dc:date>
    <meta:editing-duration>P1DT3H30M</meta:editing-duration>
    <meta:editing-cycles>5</meta:editing-cycles>
    <meta:generator>LibreOffice/7.6.0.3$Windows_X86_64 LibreOffice_project/69edd8b8ebc41d00b4de3915dc82f8f0fc3b6265</meta:generator>
    <meta:document-statistic meta:table-count="0" meta:image-count="0" meta:object-count="0" meta:page-count="5" meta:paragraph-count="107" meta:word-count="730" meta:character-count="5937" meta:non-whitespace-character-count="5366"/>
  </office:meta>
</office:document-meta>
</file>