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 style:list-style-name="L5"/>
    <style:style style:name="P6" style:family="paragraph" style:parent-style-name="Text_20_body" style:list-style-name="L6"/>
    <style:style style:name="P7" style:family="paragraph" style:parent-style-name="Text_20_body" style:list-style-name="L7"/>
    <style:style style:name="P8" style:family="paragraph" style:parent-style-name="Text_20_body" style:list-style-name="L8"/>
    <style:style style:name="P9" style:family="paragraph" style:parent-style-name="Text_20_body" style:list-style-name="L9"/>
    <style:style style:name="T1" style:family="text">
      <style:text-properties officeooo:rsid="0014e65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14e65d" style:font-weight-asian="bold" style:font-weight-complex="bold"/>
    </style:style>
    <style:style style:name="T4" style:family="text">
      <style:text-properties fo:font-weight="bold" officeooo:rsid="001665f9" style:font-weight-asian="bold" style:font-weight-complex="bold"/>
    </style:style>
    <style:style style:name="T5" style:family="text">
      <style:text-properties officeooo:rsid="001665f9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ПОЛИТИКА ВОЗВРАТА ДЕНЕЖНЫХ СРЕДСТВ</text:h>
      <text:p text:style-name="Text_20_body"><text:span text:style-name="Strong_20_Emphasis">Дата вступления в силу:</text:span> <text:span text:style-name="T2">«</text:span><text:span text:style-name="T4">01</text:span><text:span text:style-name="Strong_20_Emphasis"><text:span text:style-name="T2">»</text:span></text:span><text:span text:style-name="Strong_20_Emphasis"> </text:span><text:span text:style-name="Strong_20_Emphasis"><text:span text:style-name="T5">08</text:span></text:span><text:span text:style-name="Strong_20_Emphasis"> 20</text:span><text:span text:style-name="Strong_20_Emphasis"><text:span text:style-name="T5">26</text:span></text:span> г.</text:p>
      <text:p text:style-name="Text_20_body">Настоящая Политика возврата денежных средств (далее — «Политика») регулирует порядок возврата денежных средств за цифровые услуги, оказываемые Индивидуальным предпринимателем <text:span text:style-name="Strong_20_Emphasis">KonilTime</text:span> под торговым наименованием <text:span text:style-name="Strong_20_Emphasis">Mentest</text:span>.</text:p>
      <text:p text:style-name="Text_20_body">Настоящая Политика является неотъемлемой частью Публичной оферты, размещенной на сайте Mentest.</text:p>
      <text:h text:style-name="Heading_20_2" text:outline-level="2">1. Общие положения</text:h>
      <text:p text:style-name="Text_20_body">1.1. Mentest предоставляет цифровые услуги, включающие доступ к онлайн-тестированию, автоматическую обработку результатов и формирование персонального отчета.</text:p>
      <text:p text:style-name="Text_20_body">1.2. Оплата услуг означает согласие Пользователя с настоящей Политикой.</text:p>
      <text:p text:style-name="Text_20_body">1.3. Возврат денежных средств осуществляется в соответствии с законодательством Республики Казахстан, условиями Публичной оферты и настоящей Политикой.</text:p>
      <text:p text:style-name="Horizontal_20_Line"/>
      <text:h text:style-name="Heading_20_1" text:outline-level="1">2. Основания для возврата денежных средств</text:h>
      <text:p text:style-name="Text_20_body">Возврат денежных средств может быть осуществлен в следующих случаях:</text:p>
      <text:list text:style-name="L7">
        <text:list-item>
          <text:p text:style-name="P7">денежные средства были списаны ошибочно или дважды;</text:p>
        </text:list-item>
        <text:list-item>
          <text:p text:style-name="P7">после успешной оплаты Пользователю не был предоставлен доступ к приобретенной услуге по вине Mentest;</text:p>
        </text:list-item>
        <text:list-item>
          <text:p text:style-name="P7">оказание услуги оказалось невозможным по причинам, зависящим от Исполнителя;</text:p>
        </text:list-item>
        <text:list-item>
          <text:p text:style-name="P7">иные случаи, предусмотренные законодательством Республики Казахстан.</text:p>
        </text:list-item>
      </text:list>
      <text:p text:style-name="Horizontal_20_Line"/>
      <text:h text:style-name="Heading_20_1" text:outline-level="1">3. Случаи, когда возврат не производится</text:h>
      <text:p text:style-name="Text_20_body">Возврат денежных средств, как правило, не осуществляется, если:</text:p>
      <text:list text:style-name="L8">
        <text:list-item>
          <text:p text:style-name="P8">Пользователю уже предоставлен доступ к приобретенному тестированию;</text:p>
        </text:list-item>
        <text:list-item>
          <text:p text:style-name="P8">Пользователь приступил к прохождению тестирования;</text:p>
        </text:list-item>
        <text:list-item>
          <text:p text:style-name="P8">персональный отчет был автоматически сформирован и стал доступен Пользователю;</text:p>
        </text:list-item>
        <text:list-item>
          <text:p text:style-name="P8">Пользователь отказался от услуги после начала ее оказания;</text:p>
        </text:list-item>
        <text:list-item>
          <text:p text:style-name="P8"><text:soft-page-break/>невозможность использования сервиса вызвана действиями или бездействием Пользователя (например, предоставлением неверных данных, утратой доступа к личному кабинету, отсутствием доступа к сети Интернет или несовместимостью оборудования).</text:p>
        </text:list-item>
      </text:list>
      <text:p text:style-name="Text_20_body">Каждое обращение рассматривается индивидуально с учетом обстоятельств и требований законодательства Республики Казахстан.</text:p>
      <text:p text:style-name="Horizontal_20_Line"/>
      <text:h text:style-name="Heading_20_1" text:outline-level="1">4. Порядок подачи заявления</text:h>
      <text:p text:style-name="Text_20_body">Для рассмотрения вопроса о возврате Пользователь направляет заявление на электронную почту Исполнителя.</text:p>
      <text:p text:style-name="Text_20_body">В заявлении рекомендуется указать:</text:p>
      <text:list text:style-name="L9">
        <text:list-item>
          <text:p text:style-name="P9">фамилию и имя;</text:p>
        </text:list-item>
        <text:list-item>
          <text:p text:style-name="P9">адрес электронной почты, использованный при оплате;</text:p>
        </text:list-item>
        <text:list-item>
          <text:p text:style-name="P9">номер телефона;</text:p>
        </text:list-item>
        <text:list-item>
          <text:p text:style-name="P9">дату оплаты;</text:p>
        </text:list-item>
        <text:list-item>
          <text:p text:style-name="P9">сумму платежа;</text:p>
        </text:list-item>
        <text:list-item>
          <text:p text:style-name="P9">причину обращения;</text:p>
        </text:list-item>
        <text:list-item>
          <text:p text:style-name="P9">подтверждение оплаты (при наличии).</text:p>
        </text:list-item>
      </text:list>
      <text:p text:style-name="Text_20_body">Исполнитель вправе запросить дополнительные сведения, необходимые для рассмотрения обращения.</text:p>
      <text:p text:style-name="Horizontal_20_Line"/>
      <text:h text:style-name="Heading_20_1" text:outline-level="1">5. Рассмотрение заявления</text:h>
      <text:p text:style-name="Text_20_body">5.1. Заявление рассматривается в срок до <text:span text:style-name="Strong_20_Emphasis">5 (пяти) рабочих дней</text:span> с момента получения всей необходимой информации.</text:p>
      <text:p text:style-name="Text_20_body">5.2. По итогам рассмотрения Исполнитель принимает решение о полном, частичном либо об отказе в возврате денежных средств в соответствии с законодательством Республики Казахстан и условиями настоящей Политики.</text:p>
      <text:p text:style-name="Horizontal_20_Line"/>
      <text:h text:style-name="Heading_20_1" text:outline-level="1">6. Порядок возврата денежных средств</text:h>
      <text:p text:style-name="Text_20_body">6.1. При принятии положительного решения возврат денежных средств осуществляется тем же способом, которым была произведена оплата, если иное не предусмотрено законодательством Республики Казахстан или правилами платежной системы.</text:p>
      <text:p text:style-name="Text_20_body"><text:soft-page-break/>6.2. Срок перечисления денежных средств зависит от банка, выпустившего банковскую карту Пользователя, и платежной системы. Как правило, возврат осуществляется в течение <text:span text:style-name="Strong_20_Emphasis">до 10 (десяти) рабочих дней</text:span> после принятия решения о возврате.</text:p>
      <text:p text:style-name="Text_20_body">6.3. Mentest не несет ответственности за сроки зачисления денежных средств, зависящие от банка Пользователя или платежной системы.</text:p>
      <text:p text:style-name="Horizontal_20_Line"/>
      <text:h text:style-name="Heading_20_1" text:outline-level="1">7. Разрешение споров</text:h>
      <text:p text:style-name="Text_20_body">Все вопросы, связанные с возвратом денежных средств, стороны стремятся урегулировать путем переговоров.</text:p>
      <text:p text:style-name="Text_20_body">При невозможности достижения соглашения спор разрешается в порядке, установленном законодательством Республики Казахстан.</text:p>
      <text:p text:style-name="Horizontal_20_Line"/>
      <text:h text:style-name="Heading_20_1" text:outline-level="1">8. Изменение Политики</text:h>
      <text:p text:style-name="Text_20_body">Исполнитель вправе вносить изменения в настоящую Политику.</text:p>
      <text:p text:style-name="Text_20_body">Новая редакция вступает в силу с момента ее публикации на сайте Mentest, если иной срок не указан в самой редакции.</text:p>
      <text:p text:style-name="Horizontal_20_Line"/>
      <text:h text:style-name="Heading_20_1" text:outline-level="1">9. Контактная информация</text:h>
      <text:p text:style-name="Text_20_body"><text:span text:style-name="Strong_20_Emphasis">Индивидуальный предприниматель:</text:span> KonilTime</text:p>
      <text:p text:style-name="Text_20_body"><text:span text:style-name="Strong_20_Emphasis">Торговое наименование:</text:span> Mentest</text:p>
      <text:p text:style-name="Text_20_body"><text:span text:style-name="Strong_20_Emphasis">E-mail:</text:span> <text:a xlink:type="simple" xlink:href="mailto:jasyn98@gmail.com" text:style-name="Internet_20_link" text:visited-style-name="Visited_20_Internet_20_Link">jasyn98@gmail.com</text:a></text:p>
      <text:p text:style-name="Text_20_body"><text:span text:style-name="Strong_20_Emphasis">Телефон:</text:span> +7 778 675 84 87</text:p>
      <text:p text:style-name="Text_20_body">По вопросам возврата денежных средств Пользователь может обратиться по указанным контактным данным.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urce Han Serif CN" style:font-family-asian="'Source Han Serif CN'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ource Han Serif CN" style:font-family-asian="'Source Han Serif CN'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30T19:25:41.803000000</meta:creation-date>
    <dc:date>2026-07-31T22:58:18.212000000</dc:date>
    <meta:editing-duration>P1DT3H29M49S</meta:editing-duration>
    <meta:editing-cycles>4</meta:editing-cycles>
    <meta:generator>LibreOffice/7.6.0.3$Windows_X86_64 LibreOffice_project/69edd8b8ebc41d00b4de3915dc82f8f0fc3b6265</meta:generator>
    <meta:document-statistic meta:table-count="0" meta:image-count="0" meta:object-count="0" meta:page-count="3" meta:paragraph-count="52" meta:word-count="500" meta:character-count="3989" meta:non-whitespace-character-count="3556"/>
  </office:meta>
</office:document-meta>
</file>