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urce Han Serif CN" svg:font-family="'Source Han Serif CN'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>
      <style:text-properties officeooo:paragraph-rsid="001a6443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7f0f4" style:font-weight-asian="bold" style:font-weight-complex="bold"/>
    </style:style>
    <style:style style:name="T3" style:family="text">
      <style:text-properties officeooo:rsid="0017f0f4"/>
    </style:style>
    <style:style style:name="T4" style:family="text">
      <style:text-properties fo:font-size="11pt" fo:language="ru" fo:country="RU" style:letter-kerning="false" fo:background-color="transparent" loext:char-shading-value="0" style:font-size-asian="11pt" style:font-size-complex="11pt" style:language-complex="ar" style:country-complex="SA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РЕКВИЗИТЫ И КОНТАКТЫ</text:h>
      <text:h text:style-name="Heading_20_2" text:outline-level="2">Индивидуальный предприниматель</text:h>
      <text:p text:style-name="Text_20_body"><text:span text:style-name="Strong_20_Emphasis">Наименование:</text:span> ИП KonilTime</text:p>
      <text:p text:style-name="Text_20_body"><text:span text:style-name="Strong_20_Emphasis">Торговое наименование:</text:span> Mentest</text:p>
      <text:p text:style-name="Text_20_body"><text:span text:style-name="Strong_20_Emphasis">ИИН:</text:span> 980301350719</text:p>
      <text:p text:style-name="Horizontal_20_Line"/>
      <text:h text:style-name="Heading_20_2" text:outline-level="2">Юридический адрес</text:h>
      <text:p text:style-name="Text_20_body">Республика Казахстан, Карагандинская область,<text:line-break/>г. Сарань, микрорайон 1А, дом 24, квартира 32.</text:p>
      <text:p text:style-name="Horizontal_20_Line"/>
      <text:h text:style-name="Heading_20_2" text:outline-level="2">Фактический адрес</text:h>
      <text:p text:style-name="Text_20_body">Республика Казахстан, Карагандинская область,<text:line-break/>г. Караганда, ул. Муканова, дом 55/2, квартира 20.</text:p>
      <text:p text:style-name="Horizontal_20_Line"/>
      <text:h text:style-name="Heading_20_2" text:outline-level="2">Банковские реквизиты</text:h>
      <text:p text:style-name="Text_20_body"><text:span text:style-name="Strong_20_Emphasis">Банк:</text:span> АО «Фридом Банк Казахстан»</text:p>
      <text:p text:style-name="Text_20_body"><text:span text:style-name="Strong_20_Emphasis">БИК:</text:span> KSNVKZKA</text:p>
      <text:p text:style-name="Text_20_body"><text:span text:style-name="Strong_20_Emphasis">IBAN:</text:span> KZ64551M600002865837</text:p>
      <text:p text:style-name="Horizontal_20_Line"/>
      <text:h text:style-name="Heading_20_2" text:outline-level="2">Контактная информация</text:h>
      <text:p text:style-name="Text_20_body"><text:span text:style-name="Strong_20_Emphasis">Телефон:</text:span> +7 (778) 675-84-87</text:p>
      <text:p text:style-name="Text_20_body"><text:span text:style-name="Strong_20_Emphasis">E-mail:</text:span> <text:a xlink:type="simple" xlink:href="mailto:jasyn98@gmail.com" text:style-name="Internet_20_link" text:visited-style-name="Visited_20_Internet_20_Link">jasyn98@gmail.com</text:a></text:p>
      <text:p text:style-name="Horizontal_20_Line"/>
      <text:h text:style-name="Heading_20_2" text:outline-level="2">Режим работы службы поддержки</text:h>
      <text:p text:style-name="Text_20_body">Понедельник – Пятница: 09:00–18:00 (по времени Астаны)</text:p>
      <text:p text:style-name="Text_20_body">Суббота: 10:00–15:00</text:p>
      <text:p text:style-name="Text_20_body">Воскресенье: выходной.</text:p>
      <text:p text:style-name="Horizontal_20_Line"/>
      <text:h text:style-name="Heading_20_2" text:outline-level="2"><text:soft-page-break/>Обратная связь</text:h>
      <text:p text:style-name="Text_20_body">По вопросам оплаты, прохождения тестирования, возврата денежных средств, работы сервиса или обработки персональных данных Пользователь может обратиться по указанным контактным данным.</text:p>
      <text:p text:style-name="Text_20_body">Все обращения рассматриваются в разумные сроки, как правило, в течение 1–3 рабочих дней.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urce Han Serif CN" svg:font-family="'Source Han Serif C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kk" fo:country="KZ" style:letter-kerning="true" style:font-name-asian="Source Han Serif C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kk" fo:country="KZ" style:letter-kerning="true" style:font-name-asian="Source Han Serif C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ource Han Serif CN" style:font-family-asian="'Source Han Serif CN'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ource Han Serif CN" style:font-family-asian="'Source Han Serif CN'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30T19:25:41.803000000</meta:creation-date>
    <dc:date>2026-07-31T22:59:32.283000000</dc:date>
    <meta:editing-duration>P1DT3H30M13S</meta:editing-duration>
    <meta:editing-cycles>6</meta:editing-cycles>
    <meta:generator>LibreOffice/7.6.0.3$Windows_X86_64 LibreOffice_project/69edd8b8ebc41d00b4de3915dc82f8f0fc3b6265</meta:generator>
    <meta:document-statistic meta:table-count="0" meta:image-count="0" meta:object-count="0" meta:page-count="2" meta:paragraph-count="23" meta:word-count="113" meta:character-count="919" meta:non-whitespace-character-count="831"/>
  </office:meta>
</office:document-meta>
</file>